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, serif"/>
  </office:font-face-decls>
  <office:automatic-styles>
    <style:style style:name="P1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style:font-name="Times New Roman1" fo:font-size="14pt" officeooo:paragraph-rsid="0013002e" fo:background-color="transparent"/>
    </style:style>
    <style:style style:name="P2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true">
        <style:tab-stops>
          <style:tab-stop style:position="16.801cm"/>
        </style:tab-stops>
      </style:paragraph-properties>
      <style:text-properties style:font-name="Times New Roman1" fo:font-size="14pt" officeooo:rsid="000caddb" officeooo:paragraph-rsid="0013002e" fo:background-color="transparent" style:font-size-asian="14pt" style:language-asian="en" style:country-asian="US" style:font-name-complex="Times New Roman" style:font-size-complex="14pt"/>
    </style:style>
    <style:style style:name="P3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style:font-name="Times New Roman1" fo:font-size="14pt" officeooo:paragraph-rsid="0013002e"/>
    </style:style>
    <style:style style:name="P4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true">
        <style:tab-stops>
          <style:tab-stop style:position="16.801cm"/>
        </style:tab-stops>
      </style:paragraph-properties>
      <style:text-properties fo:color="#000000" loext:opacity="100%" style:font-name="Times New Roman1" fo:font-size="14pt" officeooo:rsid="00176db2" officeooo:paragraph-rsid="000f3b6a" fo:background-color="transparent" style:font-size-asian="14pt" style:language-asian="en" style:country-asian="US" style:font-name-complex="Times New Roman" style:font-size-complex="14pt"/>
    </style:style>
    <style:style style:name="P5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style:font-name="Times New Roman1" fo:font-size="14pt" officeooo:paragraph-rsid="0014213b" fo:background-color="transparent"/>
    </style:style>
    <style:style style:name="P6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style:font-name="Times New Roman1" fo:font-size="14pt" officeooo:paragraph-rsid="0017c548" fo:background-color="transparent"/>
    </style:style>
    <style:style style:name="P7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style:font-name="Times New Roman1" fo:font-size="14pt" officeooo:paragraph-rsid="0017ee85" fo:background-color="transparent"/>
    </style:style>
    <style:style style:name="P8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style:font-name="Times New Roman1" fo:font-size="14pt" officeooo:paragraph-rsid="0014213b"/>
    </style:style>
    <style:style style:name="P9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style:font-name="Times New Roman1" fo:font-size="14pt" officeooo:paragraph-rsid="00152741"/>
    </style:style>
    <style:style style:name="P10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style:font-name="Times New Roman1" fo:font-size="14pt" officeooo:paragraph-rsid="001676f3"/>
    </style:style>
    <style:style style:name="P11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style:font-name="Times New Roman1" fo:font-size="14pt" officeooo:paragraph-rsid="0017c548"/>
    </style:style>
    <style:style style:name="P12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style:font-name="Times New Roman1" fo:font-size="14pt" officeooo:paragraph-rsid="0017ee85"/>
    </style:style>
    <style:style style:name="T1" style:family="text">
      <style:text-properties fo:color="#000000" loext:opacity="100%"/>
    </style:style>
    <style:style style:name="T2" style:family="text">
      <style:text-properties fo:color="#000000" loext:opacity="100%" style:font-name="Times New Roman" fo:language="en" fo:country="US" fo:font-weight="normal" officeooo:rsid="0034b28c" fo:background-color="transparent" loext:char-shading-value="0" style:font-name-asian="Times New Roman" style:font-size-asian="14pt" style:language-asian="en" style:country-asian="US" style:font-weight-asian="normal" style:font-name-complex="Times New Roman" style:font-size-complex="14pt" style:font-weight-complex="normal"/>
    </style:style>
    <style:style style:name="T3" style:family="text">
      <style:text-properties fo:color="#000000" loext:opacity="100%" style:font-name="Times New Roman" fo:language="en" fo:country="US" fo:background-color="transparent" loext:char-shading-value="0" style:font-size-asian="14pt" style:language-asian="en" style:country-asian="US" style:font-size-complex="14pt"/>
    </style:style>
    <style:style style:name="T4" style:family="text">
      <style:text-properties fo:color="#000000" loext:opacity="100%" style:font-name="Times New Roman" fo:language="en" fo:country="US" officeooo:rsid="001ca57b" fo:background-color="transparent" loext:char-shading-value="0" style:font-size-asian="14pt" style:language-asian="en" style:country-asian="US" style:font-size-complex="14pt"/>
    </style:style>
    <style:style style:name="T5" style:family="text">
      <style:text-properties fo:color="#000000" loext:opacity="100%" style:font-name="Times New Roman" fo:language="en" fo:country="US" officeooo:rsid="00188010" fo:background-color="transparent" loext:char-shading-value="0" style:font-size-asian="14pt" style:language-asian="en" style:country-asian="US" style:font-size-complex="14pt"/>
    </style:style>
    <style:style style:name="T6" style:family="text">
      <style:text-properties fo:color="#000000" loext:opacity="100%" style:font-name="Times New Roman" fo:language="en" fo:country="US" officeooo:rsid="0020aaec" fo:background-color="transparent" loext:char-shading-value="0" style:font-size-asian="14pt" style:language-asian="en" style:country-asian="US" style:font-size-complex="14pt"/>
    </style:style>
    <style:style style:name="T7" style:family="text">
      <style:text-properties fo:color="#000000" loext:opacity="100%" style:font-name="Times New Roman" fo:font-weight="normal" officeooo:rsid="00188010" fo:background-color="transparent" loext:char-shading-value="0" style:font-name-asian="Times New Roman" style:font-size-asian="14pt" style:language-asian="en" style:country-asian="US" style:font-weight-asian="normal" style:font-name-complex="Times New Roman" style:font-size-complex="14pt" style:font-weight-complex="normal"/>
    </style:style>
    <style:style style:name="T8" style:family="text">
      <style:text-properties fo:color="#000000" loext:opacity="100%" style:font-name="Times New Roman" fo:font-weight="normal" officeooo:rsid="0034b28c" fo:background-color="transparent" loext:char-shading-value="0" style:font-name-asian="Times New Roman" style:font-size-asian="14pt" style:language-asian="en" style:country-asian="US" style:font-weight-asian="normal" style:font-name-complex="Times New Roman" style:font-size-complex="14pt" style:font-weight-complex="normal"/>
    </style:style>
    <style:style style:name="T9" style:family="text">
      <style:text-properties fo:color="#000000" loext:opacity="100%" style:font-name="Times New Roman" fo:background-color="transparent" loext:char-shading-value="0" style:font-size-asian="14pt" style:language-asian="en" style:country-asian="US" style:font-size-complex="14pt"/>
    </style:style>
    <style:style style:name="T10" style:family="text">
      <style:text-properties fo:color="#000000" loext:opacity="100%" style:font-name="Times New Roman" officeooo:rsid="001ca57b" fo:background-color="transparent" loext:char-shading-value="0" style:font-size-asian="14pt" style:language-asian="en" style:country-asian="US" style:font-size-complex="14pt"/>
    </style:style>
    <style:style style:name="T11" style:family="text">
      <style:text-properties fo:color="#000000" loext:opacity="100%" style:font-name="Times New Roman" officeooo:rsid="0034b28c" fo:background-color="transparent" loext:char-shading-value="0" style:font-size-asian="14pt" style:language-asian="en" style:country-asian="US" style:font-size-complex="14pt"/>
    </style:style>
    <style:style style:name="T12" style:family="text">
      <style:text-properties fo:color="#000000" loext:opacity="100%" style:font-name="Times New Roman" officeooo:rsid="00188010" fo:background-color="transparent" loext:char-shading-value="0" style:font-size-asian="14pt" style:language-asian="en" style:country-asian="US" style:font-size-complex="14pt"/>
    </style:style>
    <style:style style:name="T13" style:family="text">
      <style:text-properties fo:color="#000000" loext:opacity="100%" style:font-name="Times New Roman" officeooo:rsid="00252456" fo:background-color="transparent" loext:char-shading-value="0" style:font-size-asian="14pt" style:language-asian="en" style:country-asian="US" style:font-size-complex="14pt"/>
    </style:style>
    <style:style style:name="T14" style:family="text">
      <style:text-properties fo:color="#000000" loext:opacity="100%" style:font-name="Times New Roman" officeooo:rsid="00214d19" fo:background-color="transparent" loext:char-shading-value="0" style:font-size-asian="14pt" style:language-asian="en" style:country-asian="US" style:font-size-complex="14pt"/>
    </style:style>
    <style:style style:name="T15" style:family="text">
      <style:text-properties fo:color="#000000" loext:opacity="100%" style:font-name="Times New Roman" officeooo:rsid="0023adea" fo:background-color="transparent" loext:char-shading-value="0" style:font-size-asian="14pt" style:language-asian="en" style:country-asian="US" style:font-size-complex="14pt"/>
    </style:style>
    <style:style style:name="T16" style:family="text">
      <style:text-properties fo:color="#000000" loext:opacity="100%" style:font-name="Times New Roman" officeooo:rsid="00253d32" fo:background-color="transparent" loext:char-shading-value="0" style:font-size-asian="14pt" style:language-asian="en" style:country-asian="US" style:font-size-complex="14pt"/>
    </style:style>
    <style:style style:name="T17" style:family="text">
      <style:text-properties fo:color="#000000" loext:opacity="100%" style:font-name="Times New Roman" officeooo:rsid="0034b28c" style:font-size-asian="14pt" style:language-asian="en" style:country-asian="US" style:font-size-complex="14pt"/>
    </style:style>
    <style:style style:name="T18" style:family="text">
      <style:text-properties fo:color="#000000" loext:opacity="100%" style:font-name="Times New Roman" fo:language="ru" fo:country="RU" officeooo:rsid="001ca57b" fo:background-color="transparent" loext:char-shading-value="0" style:font-size-asian="14pt" style:language-asian="en" style:country-asian="US" style:font-size-complex="14pt"/>
    </style:style>
    <style:style style:name="T19" style:family="text">
      <style:text-properties fo:color="#000000" loext:opacity="100%" style:font-name="Times New Roman" fo:language="ru" fo:country="RU" officeooo:rsid="00188010" fo:background-color="transparent" loext:char-shading-value="0" style:font-size-asian="14pt" style:language-asian="en" style:country-asian="US" style:font-size-complex="14pt"/>
    </style:style>
    <style:style style:name="T20" style:family="text">
      <style:text-properties fo:color="#000000" loext:opacity="100%" style:font-name="Times New Roman" fo:language="ru" fo:country="RU" officeooo:rsid="002b2cb2" fo:background-color="transparent" loext:char-shading-value="0" style:font-size-asian="14pt" style:language-asian="en" style:country-asian="US" style:font-size-complex="14pt"/>
    </style:style>
    <style:style style:name="T21" style:family="text">
      <style:text-properties fo:color="#000000" loext:opacity="100%" style:font-name="Times New Roman" fo:language="ru" fo:country="RU" officeooo:rsid="002a7f8e" fo:background-color="transparent" loext:char-shading-value="0" style:font-size-asian="14pt" style:language-asian="en" style:country-asian="US" style:font-size-complex="14pt"/>
    </style:style>
    <style:style style:name="T22" style:family="text">
      <style:text-properties fo:color="#000000" loext:opacity="100%" style:font-name="Times New Roman" fo:language="ru" fo:country="RU" officeooo:rsid="0038e4aa" fo:background-color="transparent" loext:char-shading-value="0" style:font-size-asian="14pt" style:language-asian="en" style:country-asian="US" style:font-size-complex="14pt"/>
    </style:style>
    <style:style style:name="T23" style:family="text">
      <style:text-properties fo:color="#000000" loext:opacity="100%" style:font-name="Times New Roman" fo:language="ru" fo:country="RU" officeooo:rsid="0023adea" fo:background-color="transparent" loext:char-shading-value="0" style:font-size-asian="14pt" style:language-asian="en" style:country-asian="US" style:font-size-complex="14pt"/>
    </style:style>
    <style:style style:name="T24" style:family="text">
      <style:text-properties fo:color="#000000" loext:opacity="100%" style:font-name="Times New Roman" fo:language="ru" fo:country="RU" officeooo:rsid="00253d32" fo:background-color="transparent" loext:char-shading-value="0" style:font-size-asian="14pt" style:language-asian="en" style:country-asian="US" style:font-size-complex="14pt"/>
    </style:style>
    <style:style style:name="T25" style:family="text">
      <style:text-properties fo:color="#000000" loext:opacity="100%" style:font-name="Times New Roman" fo:language="ru" fo:country="RU" officeooo:rsid="0020aaec" fo:background-color="transparent" loext:char-shading-value="0" style:font-size-asian="14pt" style:language-asian="en" style:country-asian="US" style:font-size-complex="14pt"/>
    </style:style>
    <style:style style:name="T26" style:family="text">
      <style:text-properties fo:color="#000000" loext:opacity="100%" style:font-name="Times New Roman" fo:language="ru" fo:country="RU" officeooo:rsid="00393454" fo:background-color="transparent" loext:char-shading-value="0" style:font-size-asian="14pt" style:language-asian="en" style:country-asian="US" style:font-size-complex="14pt"/>
    </style:style>
    <style:style style:name="T27" style:family="text">
      <style:text-properties fo:color="#000000" loext:opacity="100%" fo:background-color="transparent" loext:char-shading-value="0"/>
    </style:style>
    <style:style style:name="T28" style:family="text">
      <style:text-properties fo:color="#000000" loext:opacity="100%" officeooo:rsid="001ca57b" fo:background-color="transparent" loext:char-shading-value="0" style:font-size-asian="14pt" style:language-asian="en" style:country-asian="US" style:font-size-complex="14pt"/>
    </style:style>
    <style:style style:name="T29" style:family="text">
      <style:text-properties fo:color="#000000" loext:opacity="100%" fo:font-weight="normal" officeooo:rsid="000b623c" style:font-name-asian="Times New Roman" style:font-size-asian="14pt" style:language-asian="ru" style:country-asian="RU" style:font-weight-asian="normal" style:font-name-complex="Times New Roman" style:font-size-complex="14pt" style:font-weight-complex="normal"/>
    </style:style>
    <style:style style:name="T30" style:family="text">
      <style:text-properties fo:color="#000000" loext:opacity="100%" fo:language="ru" fo:country="RU" officeooo:rsid="001ca57b" fo:background-color="transparent" loext:char-shading-value="0" style:font-size-asian="14pt" style:language-asian="en" style:country-asian="US" style:font-size-complex="14pt"/>
    </style:style>
    <style:style style:name="T31" style:family="text">
      <style:text-properties fo:color="#000000" loext:opacity="100%" fo:language="ru" fo:country="RU" officeooo:rsid="001ca57b" style:font-size-asian="14pt" style:language-asian="en" style:country-asian="US" style:font-size-complex="14pt"/>
    </style:style>
    <style:style style:name="T32" style:family="text">
      <style:text-properties fo:color="#000000" loext:opacity="100%" fo:language="en" fo:country="US" officeooo:rsid="001ca57b" style:font-size-asian="14pt" style:language-asian="en" style:country-asian="US" style:font-size-complex="14pt"/>
    </style:style>
    <style:style style:name="T33" style:family="text">
      <style:text-properties fo:color="#000000" loext:opacity="100%" officeooo:rsid="001ca57b" style:font-size-asian="14pt" style:language-asian="en" style:country-asian="US" style:font-size-complex="14pt"/>
    </style:style>
    <style:style style:name="T34" style:family="text">
      <style:text-properties officeooo:rsid="001c0d4c"/>
    </style:style>
    <style:style style:name="T35" style:family="text">
      <style:text-properties fo:font-weight="normal" style:font-name-asian="Times New Roman" style:language-asian="ru" style:country-asian="RU" style:font-weight-asian="normal" style:font-name-complex="Times New Roman" style:font-weight-complex="normal"/>
    </style:style>
    <style:style style:name="T36" style:family="text">
      <style:text-properties fo:background-color="transparent" loext:char-shading-value="0"/>
    </style:style>
    <style:style style:name="T37" style:family="text">
      <style:text-properties fo:language="en" fo:country="US"/>
    </style:style>
    <style:style style:name="T38" style:family="text">
      <style:text-properties fo:language="en" fo:country="US" officeooo:rsid="001c0d4c"/>
    </style:style>
    <style:style style:name="T39" style:family="text">
      <style:text-properties fo:language="en" fo:country="US" officeooo:rsid="002201a7"/>
    </style:style>
    <style:style style:name="T40" style:family="text">
      <style:text-properties fo:language="ru" fo:country="RU"/>
    </style:style>
    <style:style style:name="T41" style:family="text">
      <style:text-properties fo:language="ru" fo:country="RU" officeooo:rsid="001c0d4c"/>
    </style:style>
    <style:style style:name="T42" style:family="text">
      <style:text-properties fo:language="ru" fo:country="RU" officeooo:rsid="002201a7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О проведении экспертно-аналитического мероприятия</text:p>
      <text:p text:style-name="P7"><text:s/>Основание: Распоряжение контрольно-счетной палаты муниципального образования Курганинский район <text:span text:style-name="T41">2</text:span><text:span text:style-name="T42">5</text:span><text:span text:style-name="T40">.</text:span><text:span text:style-name="T41">1</text:span><text:span text:style-name="T40">2.2025</text:span> года № <text:span text:style-name="T39">103</text:span>-РО. </text:p>
      <text:p text:style-name="P12"><text:s text:c="4"/>В соответствии с пунктом 2.4 плана работы контрольно-счетной палаты муниципального образования Курганинский район на 2025 год проведена финансово-экономическая экспертиза проекта <text:span text:style-name="T27">постановления администрации муниципального образования Курганинский район «О внесении изменений в постановление администрации муниципального образования Курганинский район </text:span><text:span text:style-name="T18">от </text:span><text:span text:style-name="T4">15</text:span><text:span text:style-name="T18"> августа 2024 года № 779 № «Об утверждении муниципальной программы муниципального образования Курганинский район </text:span><text:span text:style-name="T19">«</text:span><text:span text:style-name="T18">Раз</text:span><text:span text:style-name="T20">витие образования в муниципальном образовании </text:span><text:span text:style-name="T18">Кург</text:span><text:span text:style-name="T21">анинск</text:span><text:span text:style-name="T20">ий</text:span><text:span text:style-name="T21"> район</text:span><text:span text:style-name="T18">» на </text:span><text:span text:style-name="T19">на 2025-20</text:span><text:span text:style-name="T18">30</text:span><text:span text:style-name="T19"> годы»</text:span><text:span text:style-name="T11">.</text:span></text:p>
      <text:p text:style-name="P12"><text:span text:style-name="T11"><text:s text:c="3"/>В соответствии с пунктом 2.4 плана работы контрольно-счетной палаты муниципального образования Курганинский район на 2025 год проведена финансово-экономическая экспертиза проекта постановления администрации муниципального образования Курганинский район «О внесении изменений в постановление администрации муниципального образования Курганинский район </text:span><text:span text:style-name="T18">от 15 августа 2024 года № 775 № «Об утверждении муниципальной программы муниципального образования Курганинский район </text:span><text:span text:style-name="T19">«</text:span><text:span text:style-name="T18">Мол</text:span><text:span text:style-name="T20">одежь </text:span><text:span text:style-name="T18">Курганинск</text:span><text:span text:style-name="T22">ого</text:span><text:span text:style-name="T18"> район</text:span><text:span text:style-name="T22">а</text:span><text:span text:style-name="T18">» на </text:span><text:span text:style-name="T19">на 2025-20</text:span><text:span text:style-name="T18">30</text:span><text:span text:style-name="T19"> годы»</text:span><text:span text:style-name="T11">.</text:span></text:p>
      <text:p text:style-name="P12"><text:span text:style-name="T11"><text:s text:c="3"/>В соответствии с пунктом 2.4 плана работы контрольно-счетной палаты муниципального образования Курганинский район на 2025 год проведена финансово-экономическая экспертиза проекта постановления администрации муниципального образования Курганинский район «О внесении изменений в постановление администрации муниципального образования Курганинский район </text:span><text:span text:style-name="T15">о</text:span><text:span text:style-name="T4">т 14 </text:span><text:span text:style-name="T23">а</text:span><text:span text:style-name="T4">вгуста 2024 </text:span><text:span text:style-name="T23">г</text:span><text:span text:style-name="T4">ода № 765 № «</text:span><text:span text:style-name="T23">О</text:span><text:span text:style-name="T4">б </text:span><text:span text:style-name="T23">у</text:span><text:span text:style-name="T4">тверждении </text:span><text:span text:style-name="T23">м</text:span><text:span text:style-name="T4">униципальной </text:span><text:span text:style-name="T24">п</text:span><text:span text:style-name="T4">рограммы </text:span><text:span text:style-name="T24">м</text:span><text:span text:style-name="T4">униципального </text:span><text:span text:style-name="T24">о</text:span><text:span text:style-name="T4">бразования Курганинский </text:span><text:span text:style-name="T24">р</text:span><text:span text:style-name="T4">айон </text:span><text:span text:style-name="T5">«</text:span><text:span text:style-name="T24">Р</text:span><text:span text:style-name="T4">азвитие </text:span><text:span text:style-name="T24">с</text:span><text:span text:style-name="T4">ельского </text:span><text:span text:style-name="T24">х</text:span><text:span text:style-name="T4">озяйства</text:span><text:span text:style-name="T18"> </text:span><text:span text:style-name="T24">и</text:span><text:span text:style-name="T18"> </text:span><text:span text:style-name="T24">р</text:span><text:span text:style-name="T4">егулирован</text:span><text:span text:style-name="T6">ие </text:span><text:span text:style-name="T24">р</text:span><text:span text:style-name="T6">ынков </text:span><text:span text:style-name="T24">с</text:span><text:span text:style-name="T6">ельскохозяйственной </text:span><text:span text:style-name="T24">п</text:span><text:span text:style-name="T6">родукции, </text:span><text:span text:style-name="T24">с</text:span><text:span text:style-name="T6">ырья</text:span><text:span text:style-name="T25"> </text:span><text:span text:style-name="T24">и</text:span><text:span text:style-name="T25"> </text:span><text:span text:style-name="T24">п</text:span><text:span text:style-name="T6">родовольствия </text:span><text:span text:style-name="T24">н</text:span><text:span text:style-name="T6">а </text:span><text:span text:style-name="T24">т</text:span><text:span text:style-name="T6">ерритории </text:span><text:span text:style-name="T24">м</text:span><text:span text:style-name="T6">уницип</text:span><text:span text:style-name="T4">ального </text:span><text:span text:style-name="T24">о</text:span><text:span text:style-name="T4">бразования Курганинский </text:span><text:span text:style-name="T24">р</text:span><text:span text:style-name="T4">айон</text:span><text:span text:style-name="T5"> </text:span><text:span text:style-name="T24">н</text:span><text:span text:style-name="T5">а 2025-20</text:span><text:span text:style-name="T4">30</text:span><text:span text:style-name="T5"> </text:span><text:span text:style-name="T24">г</text:span><text:span text:style-name="T5">оды»</text:span><text:span text:style-name="T11">.</text:span></text:p>
      <text:p text:style-name="P12"><text:span text:style-name="T11"><text:s text:c="3"/>В соответствии с пунктом 2.4 плана работы контрольно-счетной палаты муниципального образования Курганинский район на 2025 год проведена финансово-экономическая экспертиза проекта постановления администрации муниципального образования Курганинский район «О внесении изменений в постановление администрации муниципального образования Курганинский район </text:span><text:span text:style-name="T16">о</text:span><text:span text:style-name="T4">т </text:span><text:span text:style-name="T18">15</text:span><text:span text:style-name="T4"> </text:span><text:span text:style-name="T24">а</text:span><text:span text:style-name="T4">вгуста 2024 </text:span><text:span text:style-name="T24">г</text:span><text:span text:style-name="T4">ода № </text:span><text:span text:style-name="T18">773</text:span><text:span text:style-name="T4"> № «</text:span><text:span text:style-name="T26">О</text:span><text:span text:style-name="T4">б </text:span><text:span text:style-name="T26">у</text:span><text:span text:style-name="T4">тверждении </text:span><text:span text:style-name="T26">м</text:span><text:span text:style-name="T4">униципальной </text:span><text:span text:style-name="T26">п</text:span><text:span text:style-name="T4">рограммы </text:span><text:span text:style-name="T26">м</text:span><text:span text:style-name="T4">униципального </text:span><text:span text:style-name="T26">о</text:span><text:span text:style-name="T4">бразования Курганинский </text:span><text:span text:style-name="T26">р</text:span><text:span text:style-name="T4">айон </text:span><text:span text:style-name="T5">«</text:span><text:span text:style-name="T18">Укрепление материально-технической базы а</text:span><text:span text:style-name="T25">рхивного отдела администраци</text:span><text:span text:style-name="T6">и </text:span><text:span text:style-name="T25">муниципа</text:span><text:span text:style-name="T26">л</text:span><text:span text:style-name="T25">ьного образования Курганинский район»</text:span><text:span text:style-name="T5"> 2025-20</text:span><text:span text:style-name="T4">30</text:span><text:span text:style-name="T5"> </text:span><text:span text:style-name="T26">г</text:span><text:span text:style-name="T5">оды»</text:span><text:span text:style-name="T11">.</text:span></text:p>
      <text:p text:style-name="P7"><text:span text:style-name="Основной_20_шрифт_20_абзаца"><text:span text:style-name="T29"><text:s text:c="3"/>Заключения по результатам экспертно-аналитических мероприятий, содержащие информацию о выявленных нарушениях и недостатках, а также рекомендации по их устранению, направлены координаторам муниципальных программ муниципального образования Курганинский район.</text:span></text:span></text:p>
      <text:p text:style-name="P4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, serif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Arial" style:font-family-complex="Arial" style:font-family-generic-complex="swiss" style:language-complex="zxx" style:country-complex="none"/>
    </style:style>
    <style:style style:name="Основной_20_шрифт_20_абзаца" style:display-name="Основной шрифт абзаца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5-12-12T10:02:44.677000000</meta:creation-date>
    <dc:date>2026-01-20T10:19:44.669000000</dc:date>
    <meta:editing-duration>PT16M51S</meta:editing-duration>
    <meta:editing-cycles>27</meta:editing-cycles>
    <meta:generator>LibreOffice/7.3.4.2$Windows_X86_64 LibreOffice_project/728fec16bd5f605073805c3c9e7c4212a0120dc5</meta:generator>
    <meta:document-statistic meta:table-count="0" meta:image-count="0" meta:object-count="0" meta:page-count="1" meta:paragraph-count="7" meta:word-count="300" meta:character-count="2789" meta:non-whitespace-character-count="2478"/>
  </office:meta>
</office:document-meta>
</file>